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054530" fo:background-color="transparent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54530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7690f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7690f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05c6d5"/>
    </style:style>
    <style:style style:name="T5" style:family="text">
      <style:text-properties officeooo:rsid="00137c7d"/>
    </style:style>
    <style:style style:name="T6" style:family="text">
      <style:text-properties officeooo:rsid="0003841e"/>
    </style:style>
    <style:style style:name="T7" style:family="text">
      <style:text-properties officeooo:rsid="00177931"/>
    </style:style>
    <style:style style:name="T8" style:family="text">
      <style:text-properties officeooo:rsid="00127dff"/>
    </style:style>
    <style:style style:name="T9" style:family="text">
      <style:text-properties officeooo:rsid="000910a4"/>
    </style:style>
    <style:style style:name="T10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11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12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  <style:style style:name="T13" style:family="text">
      <style:text-properties fo:color="#000000" loext:opacity="100%" fo:language="ru" fo:country="RU" officeooo:rsid="002b2cb2" fo:background-color="transparent" loext:char-shading-value="0" style:language-asian="en" style:country-asian="US" style:font-name-complex="Times New Roman"/>
    </style:style>
    <style:style style:name="T14" style:family="text">
      <style:text-properties fo:color="#000000" loext:opacity="100%" style:font-name="Times New Roman1" officeooo:rsid="000caddb" style:language-asian="en" style:country-asian="US" style:font-name-complex="Times New Roman"/>
    </style:style>
    <style:style style:name="T15" style:family="text">
      <style:text-properties fo:color="#000000" loext:opacity="100%" style:font-name="Times New Roman1" officeooo:rsid="000caddb" fo:background-color="transparent" loext:char-shading-value="0" style:language-asian="en" style:country-asian="US" style:font-name-complex="Times New Roman"/>
    </style:style>
    <style:style style:name="T16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17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18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19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0" style:family="text">
      <style:text-properties fo:color="#000000" loext:opacity="100%" officeooo:rsid="002c24ae" fo:background-color="transparent" loext:char-shading-value="0" style:language-asian="en" style:country-asian="US" style:font-name-complex="Times New Roman"/>
    </style:style>
    <style:style style:name="T21" style:family="text">
      <style:text-properties fo:color="#000000" loext:opacity="100%" officeooo:rsid="002ccdb3" fo:background-color="transparent" loext:char-shading-value="0" style:language-asian="en" style:country-asian="US" style:font-name-complex="Times New Roman"/>
    </style:style>
    <style:style style:name="T22" style:family="text">
      <style:text-properties fo:color="#000000" loext:opacity="100%" officeooo:rsid="000c23b3" fo:background-color="transparent" loext:char-shading-value="0" style:language-asian="en" style:country-asian="US" style:font-name-complex="Times New Roman"/>
    </style:style>
    <style:style style:name="T23" style:family="text">
      <style:text-properties fo:color="#000000" loext:opacity="100%" officeooo:rsid="0013287e" fo:background-color="transparent" loext:char-shading-value="0" style:language-asian="en" style:country-asian="US" style:font-name-complex="Times New Roman"/>
    </style:style>
    <style:style style:name="T24" style:family="text">
      <style:text-properties fo:color="#000000" loext:opacity="100%" officeooo:rsid="00107700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officeooo:rsid="00145087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1584c9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075807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officeooo:rsid="00137c7d" fo:background-color="transparent" loext:char-shading-value="0" style:language-asian="en" style:country-asian="US" style:font-name-complex="Times New Roman"/>
    </style:style>
    <style:style style:name="T29" style:family="text">
      <style:text-properties fo:color="#000000" loext:opacity="100%" officeooo:rsid="002b2cb2" fo:background-color="transparent" loext:char-shading-value="0" style:language-asian="en" style:country-asian="US" style:font-name-complex="Times New Roman"/>
    </style:style>
    <style:style style:name="T30" style:family="text">
      <style:text-properties officeooo:rsid="00188010" style:language-asian="en" style:country-asian="US"/>
    </style:style>
    <style:style style:name="T31" style:family="text">
      <style:text-properties officeooo:rsid="000c23b3" style:language-asian="en" style:country-asian="US"/>
    </style:style>
    <style:style style:name="T32" style:family="text">
      <style:text-properties officeooo:rsid="00137c7d" style:language-asian="en" style:country-asian="US"/>
    </style:style>
    <style:style style:name="T33" style:family="text">
      <style:text-properties officeooo:rsid="000caddb" style:language-asian="en" style:country-asian="US" style:font-name-complex="Times New Roman"/>
    </style:style>
    <style:style style:name="T34" style:family="text">
      <style:text-properties officeooo:rsid="000c23b3"/>
    </style:style>
    <style:style style:name="T35" style:family="text">
      <style:text-properties officeooo:rsid="0013287e"/>
    </style:style>
    <style:style style:name="T36" style:family="text">
      <style:text-properties officeooo:rsid="00107700"/>
    </style:style>
    <style:style style:name="T37" style:family="text">
      <style:text-properties officeooo:rsid="00145087"/>
    </style:style>
    <style:style style:name="T38" style:family="text">
      <style:text-properties officeooo:rsid="001584c9"/>
    </style:style>
    <style:style style:name="T39" style:family="text">
      <style:text-properties officeooo:rsid="00075807"/>
    </style:style>
    <style:style style:name="T40" style:family="text">
      <style:text-properties officeooo:rsid="000caddb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<text:span text:style-name="T4">проведении экспертно-аналитического мероприятия</text:span></text:p>
      <text:p text:style-name="P2"><text:span text:style-name="T5">Основание: Распоряжение </text:span><text:span text:style-name="T6">контрольно-счетной палаты муниципального образования Курганинский район 10</text:span><text:span text:style-name="T7">.1</text:span><text:span text:style-name="T6">0</text:span><text:span text:style-name="T7">.</text:span><text:span text:style-name="T8">2025</text:span><text:span text:style-name="T9"> </text:span><text:span text:style-name="T5">года № </text:span><text:span text:style-name="T6">78</text:span><text:span text:style-name="T7">-</text:span><text:span text:style-name="T5">РО. </text:span></text:p>
      <text:p text:style-name="P3">В соответствии с пункт<text:span text:style-name="T34">ом </text:span><text:span text:style-name="T35">2</text:span>.<text:span text:style-name="T35">4</text:span><text:span text:style-name="T36"> </text:span>плана работы <text:span text:style-name="T37">контрольно-счетной палаты муниципального об</text:span><text:span text:style-name="T38">р</text:span><text:span text:style-name="T37">азования Курганинский район </text:span>на 2025 год прове<text:span text:style-name="T39">дена финансово-экономическая экспертиза</text:span><text:span text:style-name="T31"> </text:span><text:span text:style-name="T30">проект</text:span><text:span text:style-name="T32">а</text:span><text:span text:style-name="T30"> </text:span><text:span text:style-name="T16">постановления администрации муниципального образования Курганинский район </text:span><text:span text:style-name="T17">«О внесении изменений в постановление администрации муниципального образования Курганинский район от </text:span><text:span text:style-name="T10">15</text:span><text:span text:style-name="T17"> августа 2024 года № </text:span><text:span text:style-name="T11">770</text:span><text:span text:style-name="T17"> № «Об утверждении муниципальной программы муниципального образования Курганинский район </text:span><text:span text:style-name="T18">«</text:span><text:span text:style-name="T11">Экономиче</text:span><text:span text:style-name="T12">ское разв</text:span><text:span text:style-name="T19">итие и </text:span><text:span text:style-name="T17">ин</text:span><text:span text:style-name="T20">новацио</text:span><text:span text:style-name="T17">н</text:span><text:span text:style-name="T18">на</text:span><text:span text:style-name="T21">я экономика Курганинского района»</text:span><text:span text:style-name="T18"> 2025-20</text:span><text:span text:style-name="T17">30</text:span><text:span text:style-name="T18"> годы».</text:span></text:p>
      <text:p text:style-name="P3"><text:span text:style-name="T15"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</text:span><text:span text:style-name="T40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07:49.762000000</dc:date>
    <meta:editing-duration>PT2M24S</meta:editing-duration>
    <meta:editing-cycles>5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8" meta:character-count="1221" meta:non-whitespace-character-count="1096"/>
  </office:meta>
</office:document-meta>
</file>